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" svg:font-family="Time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line-height="100%" fo:text-align="justify" style:justify-single-word="false"/>
      <style:text-properties fo:font-size="12pt" style:font-size-asian="12pt" style:font-size-complex="12pt"/>
    </style:style>
    <style:style style:name="P2" style:family="paragraph" style:parent-style-name="List_20_Paragraph">
      <style:paragraph-properties fo:margin-top="0cm" fo:margin-bottom="0cm" fo:line-height="100%" fo:text-align="justify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margin-top="0cm" fo:margin-bottom="0cm" fo:line-height="100%"/>
    </style:style>
    <style:style style:name="P4" style:family="paragraph" style:parent-style-name="Standard">
      <style:paragraph-properties fo:margin-top="0cm" fo:margin-bottom="0cm"/>
      <style:text-properties fo:font-size="12pt" style:font-size-asian="12pt" style:font-size-complex="12pt"/>
    </style:style>
    <style:style style:name="P5" style:family="paragraph" style:parent-style-name="Standard">
      <style:paragraph-properties fo:margin-top="0cm" fo:margin-bottom="0cm" fo:line-height="100%"/>
      <style:text-properties fo:font-size="12pt" style:font-size-asian="12pt" style:font-size-complex="12pt"/>
    </style:style>
    <style:style style:name="P6" style:family="paragraph" style:parent-style-name="Standard">
      <style:paragraph-properties fo:margin-top="0cm" fo:margin-bottom="0cm" fo:line-height="100%" fo:text-align="justify" style:justify-single-word="false"/>
      <style:text-properties fo:font-size="12pt" style:font-size-asian="12pt" style:font-size-complex="12pt"/>
    </style:style>
    <style:style style:name="P7" style:family="paragraph" style:parent-style-name="Standard">
      <style:paragraph-properties fo:margin-top="0cm" fo:margin-bottom="0cm" fo:line-height="100%"/>
      <style:text-properties fo:font-size="8pt" style:font-size-asian="8pt" style:font-size-complex="8pt"/>
    </style:style>
    <style:style style:name="P8" style:family="paragraph" style:parent-style-name="Standard">
      <style:paragraph-properties fo:margin-top="0cm" fo:margin-bottom="0cm" fo:line-height="100%"/>
      <style:text-properties fo:color="#000000" style:font-name="Times" fo:font-size="10pt" style:font-size-asian="10pt" style:font-name-complex="Times1" style:font-size-complex="10pt"/>
    </style:style>
    <style:style style:name="P9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Times" fo:font-size="10pt" style:font-size-asian="10pt" style:font-name-complex="Times1" style:font-size-complex="10pt"/>
    </style:style>
    <style:style style:name="P10" style:family="paragraph" style:parent-style-name="Standard">
      <style:paragraph-properties fo:margin-top="0cm" fo:margin-bottom="0cm" fo:line-height="100%"/>
      <style:text-properties fo:color="#000000" style:font-name="Times" fo:font-size="9pt" style:font-size-asian="9pt" style:font-name-complex="Times1" style:font-size-complex="9pt"/>
    </style:style>
    <style:style style:name="P11" style:family="paragraph" style:parent-style-name="Standard">
      <style:paragraph-properties fo:margin-top="0cm" fo:margin-bottom="0cm" fo:line-height="100%" fo:text-align="justify" style:justify-single-word="false"/>
      <style:text-properties fo:color="#ffffff" style:font-name="Times" fo:font-size="8pt" fo:font-weight="bold" style:font-size-asian="8pt" style:font-weight-asian="bold" style:font-name-complex="Times1" style:font-size-complex="8pt" style:font-weight-complex="bold"/>
    </style:style>
    <style:style style:name="P12" style:family="paragraph" style:parent-style-name="List_20_Paragraph">
      <style:paragraph-properties fo:margin-left="0.635cm" fo:margin-right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13" style:family="paragraph" style:parent-style-name="Standard">
      <style:paragraph-properties fo:line-height="100%"/>
    </style:style>
    <style:style style:name="P14" style:family="paragraph" style:parent-style-name="Standard">
      <style:paragraph-properties fo:margin-left="12.488cm" fo:margin-right="0cm" fo:margin-top="0cm" fo:margin-bottom="0cm" fo:line-height="100%" fo:text-indent="0cm" style:auto-text-indent="false"/>
      <style:text-properties fo:color="#000000" style:font-name="Times" fo:font-size="10pt" style:font-size-asian="10pt" style:font-name-complex="Times1" style:font-size-complex="10pt"/>
    </style:style>
    <style:style style:name="P15" style:family="paragraph" style:parent-style-name="Standard" style:master-page-name="Standard">
      <style:paragraph-properties fo:margin-top="0cm" fo:margin-bottom="0cm" fo:line-height="100%" fo:text-align="justify" style:justify-single-word="false" style:page-number="auto"/>
    </style:style>
    <style:style style:name="P16" style:family="paragraph" style:parent-style-name="Standard">
      <style:paragraph-properties fo:margin-top="0cm" fo:margin-bottom="0cm" fo:line-height="100%"/>
      <style:text-properties fo:font-size="8pt" style:font-size-asian="8pt" style:font-size-complex="8pt"/>
    </style:style>
    <style:style style:name="P17" style:family="paragraph" style:parent-style-name="Standard">
      <style:paragraph-properties fo:margin-top="0cm" fo:margin-bottom="0cm" fo:line-height="100%" fo:text-align="justify" style:justify-single-word="false"/>
      <style:text-properties fo:font-size="12pt" style:font-size-asian="12pt" style:font-size-complex="12pt"/>
    </style:style>
    <style:style style:name="P18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Times" fo:font-size="9pt" fo:font-weight="bold" fo:background-color="#ffff00" style:font-size-asian="9pt" style:font-weight-asian="bold" style:font-name-complex="Times1" style:font-size-complex="9pt" style:font-weight-complex="bold"/>
    </style:style>
    <style:style style:name="P19" style:family="paragraph" style:parent-style-name="Standard">
      <style:paragraph-properties fo:margin-top="0cm" fo:margin-bottom="0cm" fo:line-height="100%"/>
      <style:text-properties fo:color="#000000" style:font-name="Times" fo:font-size="9pt" style:font-size-asian="9pt" style:font-name-complex="Times1" style:font-size-complex="9pt"/>
    </style:style>
    <style:style style:name="P20" style:family="paragraph" style:parent-style-name="Standard">
      <style:paragraph-properties fo:margin-top="0cm" fo:margin-bottom="0cm" fo:line-height="100%"/>
      <style:text-properties fo:color="#000000" style:font-name="Times" fo:font-size="10pt" style:font-size-asian="10pt" style:font-name-complex="Times1" style:font-size-complex="10pt"/>
    </style:style>
    <style:style style:name="P21" style:family="paragraph" style:parent-style-name="Standard">
      <style:paragraph-properties fo:margin-top="0cm" fo:margin-bottom="0cm" fo:line-height="100%"/>
      <style:text-properties fo:color="#000000" style:font-name="Times" fo:font-size="5pt" style:font-size-asian="5pt" style:font-name-complex="Times1" style:font-size-complex="5pt"/>
    </style:style>
    <style:style style:name="P22" style:family="paragraph" style:parent-style-name="Standard">
      <style:paragraph-properties fo:margin-top="0cm" fo:margin-bottom="0cm" fo:line-height="100%"/>
      <style:text-properties fo:color="#ffffff" style:font-name="Times" fo:font-size="8pt" fo:font-weight="bold" style:font-size-asian="8pt" style:font-weight-asian="bold" style:font-name-complex="Times1" style:font-size-complex="8pt" style:font-weight-complex="bold"/>
    </style:style>
    <style:style style:name="P23" style:family="paragraph" style:parent-style-name="Standard">
      <style:paragraph-properties fo:margin-top="0cm" fo:margin-bottom="0cm" fo:line-height="100%" fo:text-align="justify" style:justify-single-word="false"/>
      <style:text-properties fo:color="#ffffff" style:font-name="Times" fo:font-size="8pt" fo:font-weight="bold" style:font-size-asian="8pt" style:font-weight-asian="bold" style:font-name-complex="Times1" style:font-size-complex="8pt" style:font-weight-complex="bold"/>
    </style:style>
    <style:style style:name="P24" style:family="paragraph" style:parent-style-name="Standard">
      <style:paragraph-properties fo:line-height="100%"/>
      <style:text-properties fo:font-size="12pt" style:font-size-asian="12pt" style:font-size-complex="12pt"/>
    </style:style>
    <style:style style:name="P25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26" style:family="paragraph" style:parent-style-name="Standard">
      <style:paragraph-properties fo:line-height="100%"/>
      <style:text-properties fo:font-size="12pt" fo:language="en" fo:country="US" style:font-size-asian="12pt" style:font-size-complex="12pt"/>
    </style:style>
    <style:style style:name="P27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29" style:family="paragraph" style:parent-style-name="Standard">
      <style:paragraph-properties fo:margin-left="12.488cm" fo:margin-right="0cm" fo:margin-top="0cm" fo:margin-bottom="0cm" fo:line-height="100%" fo:text-indent="0cm" style:auto-text-indent="false"/>
      <style:text-properties fo:color="#000000" style:font-name="Times" fo:font-size="10pt" style:font-size-asian="10pt" style:font-name-complex="Times1" style:font-size-complex="10pt"/>
    </style:style>
    <style:style style:name="P30" style:family="paragraph" style:parent-style-name="List_20_Paragraph" style:list-style-name="WWNum1">
      <style:paragraph-properties fo:line-height="100%" fo:text-align="justify" style:justify-single-word="false"/>
      <style:text-properties fo:font-size="12pt" style:font-size-asian="12pt" style:font-size-complex="12pt"/>
    </style:style>
    <style:style style:name="P31" style:family="paragraph" style:parent-style-name="List_20_Paragraph" style:list-style-name="WWNum2">
      <style:paragraph-properties fo:line-height="100%" fo:text-align="justify" style:justify-single-word="false"/>
      <style:text-properties fo:font-size="12pt" style:font-size-asian="12pt" style:font-size-complex="12pt"/>
    </style:style>
    <style:style style:name="P32" style:family="paragraph" style:parent-style-name="List_20_Paragraph" style:list-style-name="WWNum1">
      <style:paragraph-properties fo:margin-top="0cm" fo:margin-bottom="0cm" fo:line-height="100%" fo:text-align="justify" style:justify-single-word="false"/>
      <style:text-properties fo:font-size="12pt" style:font-size-asian="12pt" style:font-size-complex="12pt"/>
    </style:style>
    <style:style style:name="P33" style:family="paragraph" style:parent-style-name="List_20_Paragraph">
      <style:paragraph-properties fo:margin-left="0.635cm" fo:margin-right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3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4" style:family="text">
      <style:text-properties fo:font-size="12pt" fo:language="en" fo:country="US" style:font-size-asian="12pt" style:font-size-complex="12pt"/>
    </style:style>
    <style:style style:name="T5" style:family="text">
      <style:text-properties fo:color="#000000" style:font-name="Times" fo:font-size="9pt" fo:font-weight="bold" style:font-size-asian="9pt" style:font-weight-asian="bold" style:font-name-complex="Times1" style:font-size-complex="9pt" style:font-weight-complex="bold"/>
    </style:style>
    <style:style style:name="T6" style:family="text">
      <style:text-properties fo:color="#000000" style:font-name="Times" fo:font-size="9pt" fo:font-weight="bold" fo:background-color="#ffff00" style:font-size-asian="9pt" style:font-weight-asian="bold" style:font-name-complex="Times1" style:font-size-complex="9pt" style:font-weight-complex="bold"/>
    </style:style>
    <style:style style:name="T7" style:family="text">
      <style:text-properties fo:color="#ffffff" style:font-name="Times" fo:font-size="8pt" fo:font-weight="bold" fo:background-color="#ffff00" style:font-size-asian="8pt" style:font-weight-asian="bold" style:font-name-complex="Times1" style:font-size-complex="8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 text:c="3"/><text:span text:style-name="T1"><text:s text:c="91"/>Al Responsabile dei Servizi Cimiteriali</text:span></text:p>
      <text:p text:style-name="P3"><text:span text:style-name="T1"><text:s text:c="94"/></text:span><text:span text:style-name="T2">del Comune di Angri (Salerno)</text:span></text:p>
      <text:p text:style-name="P4"/>
      <text:p text:style-name="P5"/>
      <text:p text:style-name="P3"><text:span text:style-name="T1">OGGETTO: </text:span><text:span text:style-name="T3">Domanda di tumulazione dei resti mortali esumati. </text:span></text:p>
      <text:p text:style-name="P7"><text:s text:c="63"/>Art. 85 del D.P.R. 285 del 10/09/1990</text:p>
      <text:p text:style-name="P7"/>
      <text:p text:style-name="P7"/>
      <text:p text:style-name="P7"/>
      <text:p text:style-name="P24">Il sottoscritto _______________________________________ nato a _______________________ </text:p>
      <text:p text:style-name="P24">il ___________________ , residente in <text:s/>_____________________ (________) via _____________ <text:s/></text:p>
      <text:p text:style-name="P26">___________________ n. _________; C.F.: ____________________________________________</text:p>
      <text:p text:style-name="P13"><text:span text:style-name="T4">tel. ________________cell. </text:span><text:span text:style-name="T1">__________________e-mail __________________________________</text:span></text:p>
      <text:p text:style-name="P24">nella sua qualità di ___________________________ del defunto ___________________________</text:p>
      <text:p text:style-name="P24">nato a ______________________il <text:s/>______________________deceduto a ___________________</text:p>
      <text:p text:style-name="P24">il ______________________ inumato nel campo ________________________________________</text:p>
      <text:p text:style-name="P27">C H I E D E</text:p>
      <text:p text:style-name="P6">di tumulare i resti mortali del predetto defunto, che stanno per essere esumati, nella celletta ossario/loculo n. _______________________ del cimitero di Angri, ubicata nella zona __________</text:p>
      <text:p text:style-name="P6">____________________epitaffio_____________________________________________________</text:p>
      <text:p text:style-name="P6"/>
      <text:p text:style-name="P25">I resti saranno raccolti in cassetta di zinco,come previsto dall’art. 36 del D.P.R. 10/09/1990, n. 285.</text:p>
      <text:p text:style-name="P28">Per quanto sopra, consapevole della propria responsabilità penale, ai sensi dell’art. 76 D.P.R. n. 445/2000, nel caso di dichiarazione non veritiere, falsità negli atti ed uso di atti falsi e che, ai sensi dell’art. 75 del D.P.R. n. 445/2000, decadrà dai benefici eventualmente ottenuti</text:p>
      <text:p text:style-name="P27">D I C H I A R A</text:p>
      <text:list xml:id="list34474222" text:style-name="WWNum1">
        <text:list-item>
          <text:p text:style-name="P32">Che detto loculo è posseduto in virtù della concessione n. _________ del ________________</text:p>
        </text:list-item>
      </text:list>
      <text:p text:style-name="P6">intestata al sottoscritto dichiarante; </text:p>
      <text:p text:style-name="P6"/>
      <text:p text:style-name="P6">oppure </text:p>
      <text:p text:style-name="P12"/>
      <text:list xml:id="list34489049" text:continue-numbering="true" text:style-name="WWNum1">
        <text:list-item>
          <text:p text:style-name="P30">Che detto loculo è posseduto per i seguenti motivi___________________________________</text:p>
        </text:list-item>
      </text:list>
      <text:p text:style-name="P12">_____________________________________________________________________________</text:p>
      <text:p text:style-name="P12">_____________________________________________________________________________</text:p>
      <text:p text:style-name="P12">_____________________________________________________________________________</text:p>
      <text:p text:style-name="P12">_____________________________________________________________________________</text:p>
      <text:p text:style-name="P12">_____________________________________________________________________________</text:p>
      <text:p text:style-name="P12"><text:soft-page-break/></text:p>
      <text:p text:style-name="P12">Angri, ___________________________</text:p>
      <text:p text:style-name="P12"><text:s text:c="114"/>Il richiedente </text:p>
      <text:p text:style-name="P12"/>
      <text:p text:style-name="P12">Si allega fotocopia:</text:p>
      <text:list xml:id="list34487547" text:style-name="WWNum2">
        <text:list-item>
          <text:p text:style-name="P31">Documento di riconoscimento,</text:p>
        </text:list-item>
        <text:list-item>
          <text:p text:style-name="P31">Ricevuta versamento di euro 229,00 (diritti di esumazione + costo cassetta di zinco),</text:p>
        </text:list-item>
        <text:list-item>
          <text:p text:style-name="P31">Concessione o altra documentazione probante _______________________________ . </text:p>
        </text:list-item>
      </text:list>
      <text:p text:style-name="P1"/>
      <text:p text:style-name="P1"/>
      <text:p text:style-name="P1"/>
      <text:p text:style-name="P1"/>
      <text:p text:style-name="P18">DESCRIZIONE DEL PROCEDIMENTO</text:p>
      <text:p text:style-name="P22">DESCRIZIONE DEL PROCEDIMENTO</text:p>
      <text:p text:style-name="P8">1. La compilazione della presente richiesta è presentata dal parente più prossimo del defunto o dal concessionario del </text:p>
      <text:p text:style-name="P8">Loculo o da parte di altra persona estranea al defunto, in quanto non esistono suoi parenti in vita; </text:p>
      <text:p text:style-name="P8">2. La richiesta corredata dagli allegati dovrà essere presentata <text:s/>presso l’ ufficio <text:s/>del cimitero sito in via San Gennaro.</text:p>
      <text:p text:style-name="P8"/>
      <text:p text:style-name="P3"><text:span text:style-name="T5"><text:s/></text:span><text:span text:style-name="T6">RESPONSABILITA’ PENALE DEL DICHIARANTE – D.P.R. 445/2000</text:span><text:span text:style-name="T7">N</text:span></text:p>
      <text:p text:style-name="P22">SABILITÀ PENALE DEL DICHIARANTR. 445/2000</text:p>
      <text:p text:style-name="P8">Il modulo ha validità di autodichiarazione ai sensi del DPR 445/00 dei dati e fatti ivi riportati.</text:p>
      <text:p text:style-name="P8">Chiunque rilasci dichiarazioni mendaci o fornisca atti falsi incorre nelle sanzioni ex art. 76 DPR 445/00.</text:p>
      <text:p text:style-name="P9"/>
      <text:p text:style-name="P18">RESPONSABILITA’ DEL PROCEDIMENTO</text:p>
      <text:p text:style-name="P8">Responsabile del singolo Procedimento è il Sig. ______________________________________________________</text:p>
      <text:p text:style-name="P11">INFO</text:p>
      <text:p text:style-name="P11"/>
      <text:p text:style-name="P18">INFORMATIVA AI SENSI DELL’ART. 13 D.LEG. 196/2003</text:p>
      <text:p text:style-name="P22">TIVA AI SENSI DELL’ART. 13 D.L96/2003</text:p>
      <text:p text:style-name="P8">1. Il Comune di Angri, acquisisce e detiene i dati da Lei dichiarati, essi saranno utilizzati dagli Uffici esclusivamente per l’istruttoria dell’istanza da Lei formulata e per le finalità strettamente connesse.</text:p>
      <text:p text:style-name="P8">2. Il trattamento viene effettuato sia con strumenti cartacei sia con elaboratori elettronici a disposizione degli uffici ed è</text:p>
      <text:p text:style-name="P8">svolto da personale aziendale e/o ditte esterne, che abbiano rapporti di servizio con il Comune di Angri.</text:p>
      <text:p text:style-name="P8">3. Il conferimento dei dati è obbligatorio: il mancato conferimento non consentirà il proseguimento dell’operazione richiesta.</text:p>
      <text:p text:style-name="P8">4. Il responsabile del trattamento dei dati è il responsabile dei servizi cimiteriali.</text:p>
      <text:p text:style-name="P8">5. Lei può esercitare i diritti di accesso, rettifica, aggiornamento e integrazione, cancellazione dei dati come previsto</text:p>
      <text:p text:style-name="P8">dall’art.7, del D. Lgs. 196/2003 rivolgendosi all’Ufficio Relazioni con il Pubblico del Comune di Angri,</text:p>
      <text:p text:style-name="P10"/>
      <text:p text:style-name="P10">Angri, <text:s/>lì _____/_____/________</text:p>
      <text:p text:style-name="P22">Pagina 2 di 2</text:p>
      <text:p text:style-name="P14">Il/La Dichiarante</text:p>
      <text:p text:style-name="P14"/>
      <text:p text:style-name="P14"/>
      <text:p text:style-name="P21"><text:s text:c="247"/>_____________________________________________________________________</text:p>
      <text:p text:style-name="P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Calibri" svg:font-family="Calibri" style:font-family-generic="roman" style:font-pitch="variable"/>
    <style:font-face style:name="Times" svg:font-family="Time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it" style:country-asian="IT" style:font-name-complex="Times New Roman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style:language-asian="en" style:country-asian="US" style:font-name-complex="Calibri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/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omune2</meta:initial-creator>
    <dc:creator>CdA </dc:creator>
    <meta:editing-cycles>18</meta:editing-cycles>
    <meta:print-date>2012-11-12T17:11:00</meta:print-date>
    <meta:creation-date>2012-11-09T15:19:00</meta:creation-date>
    <dc:date>2012-11-22T09:40:10.81</dc:date>
    <meta:editing-duration>PT00H03M29S</meta:editing-duration>
    <meta:generator>OpenOffice.org/3.2$Win32 OpenOffice.org_project/320m18$Build-9502</meta:generator>
    <meta:document-statistic meta:table-count="0" meta:image-count="0" meta:object-count="0" meta:page-count="2" meta:paragraph-count="57" meta:word-count="506" meta:character-count="4876"/>
    <meta:template xlink:type="simple" xlink:actuate="onRequest" xlink:title="Normal" xlink:href=""/>
  </office:meta>
</office:document-meta>
</file>